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veranderen van het bedrijf (realiseren sleufsilo's) op Braambos 17 5563AB Wester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ontvangen:</text:p>
            <text:p text:style-name="common-al">Zaaknummer: 17248041</text:p>
            <text:p text:style-name="common-al">Ontvangstdatum aanvraag: 14-08-2026</text:p>
            <text:p text:style-name="common-al">Plaats/adres: Braambos 17 5563AB Westerhoven</text:p>
            <text:p text:style-name="common-al">Omschrijving: het veranderen van het bedrijf (realiseren sleufsilo's)</text:p>
            <text:p text:style-name="common-al">Activiteit(en): Milieu (vergunning)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U kunt geen bezwaar maken tegen een aanvraag.</text:p>
            <text:p text:style-name="last-al">Wanneer de gemeente een besluit neemt, dan wordt dat besluit bekendgemaakt. In dat besluit staat of u bezwaar kunt maken of in beroep kunt gaan en of u het besluit kunt bekijken. Als de uitgebreide procedure wordt gevolgd, dan wordt eerst het ontwerpbesluit bekendgemaakt en kunt u dat bekijken. 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9133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7248041</meta:user-defined>
    <meta:user-defined meta:name="DCTERMS.abstract">veranderen van het bedrijf (realiseren sleufsilo's)</meta:user-defined>
    <dc:language>nl</dc:language>
    <meta:user-defined meta:name="OVERHEIDop.locatietype/OVERHEIDop.gebiedsmarkering">Vlak</meta:user-defined>
    <meta:user-defined meta:name="DC.title">Ontvangen aanvraag omgevingsvergunning voor het veranderen van het bedrijf (realiseren sleufsilo's) op Braambos 17 5563AB Wester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32</meta:user-defined>
    <meta:user-defined meta:name="OVERHEIDop.GmbID/DC.identifier">gmb-2026-391332</meta:user-defined>
    <meta:user-defined meta:name="OVERHEIDop.versieInformatie"/>
  </office:meta>
</office:document-meta>
</file>