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ing op een eerder verleende vergunning, waarbij 5 nieuwbouw appartementen zijn gerealiseerd, Koolgracht 8 2312P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584</text:p>
            <text:p text:style-name="common-al">
            <text:span text:style-name="nadrukvet">Ingekomen:</text:span> 17-08-2026</text:p>
            <text:p text:style-name="common-al">
            <text:span text:style-name="nadrukvet">Locatie:</text:span> Koolgracht 8 2312P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584" xlink:type="simple">publicatiesomgevingsvergunningen@leiden.nl</text:a> de volgende gegevens:</text:p>
            <text:p text:style-name="common-al">-het kenmerk van de aanvraag: Z/26/402858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13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584</meta:user-defined>
    <meta:user-defined meta:name="DCTERMS.abstract">wijziging op een eerder verleende vergunning, waarbij 5 nieuwbouw appartementen zijn gerealisee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ing op een eerder verleende vergunning, waarbij 5 nieuwbouw appartementen zijn gerealiseerd, Koolgracht 8 2312PD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32_Samenvatting 000|exb-2026-29217</meta:user-defined>
    <meta:user-defined meta:name="OVERHEIDop.publicationIssue">391322</meta:user-defined>
    <meta:user-defined meta:name="OVERHEIDop.GmbID/DC.identifier">gmb-2026-391322</meta:user-defined>
    <meta:user-defined meta:name="OVERHEIDop.versieInformatie"/>
  </office:meta>
</office:document-meta>
</file>