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aliseren van een bouwdepot van 17-8 t/m 26-8 2026, aan achterzijde Pettemerstraat 5,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aan achterzijde Pettemerstraat 5, Alkmaar<text:span text:style-name="nadrukvet">; </text:span>het realiseren van een bouwdepot van 17-8 t/m 26-8 2026</text:p>
            <text:p text:style-name="common-al">
            
          </text:p>
            <text:p text:style-name="common-al">Verzenddatum:  17-08-2026 </text:p>
            <text:p text:style-name="common-al">Zaaknummer: 0000139795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131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953</meta:user-defined>
    <dc:language>nl</dc:language>
    <meta:user-defined meta:name="OVERHEIDop.locatietype/OVERHEIDop.gebiedsmarkering">Vlak</meta:user-defined>
    <meta:user-defined meta:name="DC.title">Omgevingsvergunning regulier Verleend: het realiseren van een bouwdepot van 17-8 t/m 26-8 2026, aan achterzijde Pettemerstraat 5, Alkmaar</meta:user-defined>
    <meta:user-defined meta:name="DCTERMS.W3CDTF/DCTERMS.available">2026-08-19</meta:user-defined>
    <meta:user-defined meta:name="DCTERMS.W3CDTF/OVERHEIDop.jaargang">2026</meta:user-defined>
    <meta:user-defined meta:name="OVERHEIDop.publicationIssue">391319</meta:user-defined>
    <meta:user-defined meta:name="OVERHEIDop.GmbID/DC.identifier">gmb-2026-391319</meta:user-defined>
    <meta:user-defined meta:name="OVERHEIDop.versieInformatie"/>
  </office:meta>
</office:document-meta>
</file>