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rins Hendrikstraat 87 A, 2518 H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oten en veranderen van (de gevel van) de woning Prins Hendrikstraat 87A door het maken van 2 zijdakkapellen, het wijzigen van de kozijnen, het maken van een constructieve doorbraak, maken van een nieuwe trap en het dichtzetten van de vloer ter plaatse van de oude trap</text:p>
            <text:p text:style-name="common-al"/>
            <text:p text:style-name="common-al">Ons kenmerk: VTH2026-5806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rins Hendrikstraat 87 A, 2518 HL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3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069</meta:user-defined>
    <meta:user-defined meta:name="DCTERMS.abstract">het vergoten en veranderen van (de gevel van) de woning Prins Hendrikstraat 87A door het maken van 2 zijdakkapellen, het wijzigen van de kozijnen, het maken van een constructieve doorbraak, maken van een nieuwe trap en het dichtzetten van de vloer ter plaatse van de oude trap</meta:user-defined>
    <dc:language>nl</dc:language>
    <meta:user-defined meta:name="OVERHEIDop.locatietype/OVERHEIDop.gebiedsmarkering">Punt</meta:user-defined>
    <meta:user-defined meta:name="DC.title">Omgevingsvergunning - Beschikking Verleend, Prins Hendrikstraat 87 A, 2518 HL 's-Gravenhage</meta:user-defined>
    <meta:user-defined meta:name="OVERHEIDop.datumEindeReactietermijn">2026-09-28</meta:user-defined>
    <meta:user-defined meta:name="OVERHEIDop.terinzageleggingBG">https://www.digitale-inzage.nl/Den%20Haag/dossier/vIng0zSc0k2I038RktN-Og</meta:user-defined>
    <meta:user-defined meta:name="DCTERMS.W3CDTF/DCTERMS.available">2026-08-19</meta:user-defined>
    <meta:user-defined meta:name="DCTERMS.W3CDTF/OVERHEIDop.jaargang">2026</meta:user-defined>
    <meta:user-defined meta:name="OVERHEIDop.publicationIssue">391313</meta:user-defined>
    <meta:user-defined meta:name="OVERHEIDop.GmbID/DC.identifier">gmb-2026-391313</meta:user-defined>
    <meta:user-defined meta:name="OVERHEIDop.versieInformatie"/>
  </office:meta>
</office:document-meta>
</file>