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eierijstad – Ingetrokken aanvraag - omgevingsvergunning - realiseren van een aluminium carport met de buren - Kruisakker 28, 5491AT Sint-Oedenro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De op 16 december 2025 ingediende aanvraag om een omgevingsvergunning (met kenmerk OW-2025-5150) voor het realiseren van een aluminium carport met de buren is door de aanvrager ingetro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ierijstad</text:p>
            </table:table-cell>
            <table:table-cell office:value-type="string" table:style-name="header.C">
              <text:p text:style-name="headerright"><text:span text:style-name="nr">Nr. 391306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306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ierij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ierijstad</meta:user-defined>
    <meta:user-defined meta:name="OVERHEID.Gemeente/OVERHEID.authority">Meierijstad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OW-2025-5150</meta:user-defined>
    <meta:user-defined meta:name="DCTERMS.abstract">Gemeente Meierijstad – Ingetrokken aanvraag - omgevingsvergunning - realiseren van een aluminium carport met de buren - Kruisakker 28, 5491AT Sint-Oedenrode</meta:user-defined>
    <dc:language>nl</dc:language>
    <meta:user-defined meta:name="OVERHEIDop.locatietype/OVERHEIDop.gebiedsmarkering">Adres</meta:user-defined>
    <meta:user-defined meta:name="DC.title">Gemeente Meierijstad – Ingetrokken aanvraag - omgevingsvergunning - realiseren van een aluminium carport met de buren - Kruisakker 28, 5491AT Sint-Oedenrode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306</meta:user-defined>
    <meta:user-defined meta:name="OVERHEIDop.GmbID/DC.identifier">gmb-2026-391306</meta:user-defined>
    <meta:user-defined meta:name="OVERHEIDop.versieInformatie"/>
  </office:meta>
</office:document-meta>
</file>