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vervangen laag- en middenspanningskabels, (achter) Johan Modastraat 6, 9671 CD Winschoten</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12/08/2026, vervangen laag- en middenspanningskabels, (achter) Johan Modastraat 6, 9671 CD Winschoten.</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19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9130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0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0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Oldambt, verleende omgevingsvergunning, vervangen laag- en middenspanningskabels, (achter) Johan Modastraat 6, 9671 CD Winschoten</meta:user-defined>
    <meta:user-defined meta:name="DCTERMS.W3CDTF/DCTERMS.available">2026-08-19</meta:user-defined>
    <meta:user-defined meta:name="DCTERMS.W3CDTF/OVERHEIDop.jaargang">2026</meta:user-defined>
    <meta:user-defined meta:name="OVERHEIDop.publicationIssue">391300</meta:user-defined>
    <meta:user-defined meta:name="OVERHEIDop.GmbID/DC.identifier">gmb-2026-391300</meta:user-defined>
    <meta:user-defined meta:name="OVERHEIDop.versieInformatie"/>
  </office:meta>
</office:document-meta>
</file>