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Ter hoogte van Anna Blamanstraat 77 (kopse kant) Hoofddorp - Opslaan roerende zaken i.v.m. uitvoeren onderhoudswerkzaamheden - Rutge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opslaan van roerende zaken in verband met het uitvoeren van onderhoudswerkzaamheden</text:p>
            <text:p text:style-name="common-al">Aanvrager: Rutges B.V.</text:p>
            <text:p text:style-name="common-al">Zaaknummer: OD2026-0041421</text:p>
            <text:p text:style-name="common-al">DSO nummer: 2026062600999</text:p>
            <text:p text:style-name="common-al">Ontvangstdatum aanvraag: 26-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12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41421</meta:user-defined>
    <meta:user-defined meta:name="DCTERMS.abstract">het opslaan van roerende zaken in verband met het uitvoeren van onderhoudswerkzaamheden</meta:user-defined>
    <dc:language>nl</dc:language>
    <meta:user-defined meta:name="OVERHEIDop.locatietype/OVERHEIDop.gebiedsmarkering">Punt</meta:user-defined>
    <meta:user-defined meta:name="DC.title">Aanvraag vergunning ontvangen - Ter hoogte van Anna Blamanstraat 77 (kopse kant) Hoofddorp - Opslaan roerende zaken i.v.m. uitvoeren onderhoudswerkzaamheden - Rutges B.V.</meta:user-defined>
    <meta:user-defined meta:name="DCTERMS.W3CDTF/DCTERMS.available">2026-08-19</meta:user-defined>
    <meta:user-defined meta:name="DCTERMS.W3CDTF/OVERHEIDop.jaargang">2026</meta:user-defined>
    <meta:user-defined meta:name="OVERHEIDop.publicationIssue">391298</meta:user-defined>
    <meta:user-defined meta:name="OVERHEIDop.GmbID/DC.identifier">gmb-2026-391298</meta:user-defined>
    <meta:user-defined meta:name="OVERHEIDop.versieInformatie"/>
  </office:meta>
</office:document-meta>
</file>