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aanvraag - Schouwburgplein 1, Henseniusplein, Grote Markt, Hoenderstraat, Julianasingel, Merseloseweg, Bergweg te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chouwburgplein 1, Henseniusplein, Grote Markt, Hoenderstraat, Julianasingel, Merseloseweg, Bergweg te Venray</text:span>-Optocht Hazekeutelzondag en Groëte optocht Maandag d.d. 07-02-2027 tm 08-02-2027-zaaknummer Z2026-00007891-ontvangstdatum 15 augustus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12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891</meta:user-defined>
    <meta:user-defined meta:name="DCTERMS.abstract">Betreft : Aanvraag Evenementenvergunning - Schouwburgplein 1, Henseniusplein, Grote Markt, Hoenderstraat, Julianasingel, Merseloseweg, Bergweg te Venray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PV Evenementenvergunning - aanvraag - Schouwburgplein 1, Henseniusplein, Grote Markt, Hoenderstraat, Julianasingel, Merseloseweg, Bergweg te Venray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295</meta:user-defined>
    <meta:user-defined meta:name="OVERHEIDop.GmbID/DC.identifier">gmb-2026-391295</meta:user-defined>
    <meta:user-defined meta:name="OVERHEIDop.versieInformatie"/>
  </office:meta>
</office:document-meta>
</file>