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vervangen van kozijnen, Rakkersveld 253 en 255, 2722BN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7-08-2026 een besluit verzonden op de aanvraag met zaaknummer 2026-087527 voor het vervangen van kozijnen op locatie Rakkersveld 253 en 255 2722BN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12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2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087527</meta:user-defined>
    <meta:user-defined meta:name="DCTERMS.abstract">het vervangen van kozij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vervangen van kozijnen, Rakkersveld 253 en 255, 2722BN Zoeterme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294</meta:user-defined>
    <meta:user-defined meta:name="OVERHEIDop.GmbID/DC.identifier">gmb-2026-391294</meta:user-defined>
    <meta:user-defined meta:name="OVERHEIDop.versieInformatie"/>
  </office:meta>
</office:document-meta>
</file>