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ladel, melding Besluit activiteiten leefomgeving, Oude Provincialeweg 86​ te Hap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Bladel maakt bekend dat er een melding ingevolge het Besluit activiteiten leefomgeving (Bal) is ontvangen.</text:p>
            <text:p text:style-name="common-al">Bedrijf: AECOM Netherlands B.V. </text:p>
            <text:p text:style-name="common-al">Locatie: Oude Provincialeweg 86​ te Hapert</text:p>
            <text:p text:style-name="common-al">Activiteit: Milieubelastend activiteit saneren van de bodem</text:p>
            <text:p text:style-name="common-al">Voor: het saneren van een verontreiniging met minerale olie</text:p>
            <text:p text:style-name="common-al">Datum melding: 7 juli 2026 </text:p>
            <text:p text:style-name="common-al">DSO-verzoeknummer: 2026070701979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1605 gekoppeld. U dient bij correspondentie dit zaaknummer te vermelden. Indien u gebruik maakt van e-mail, dan verzoeken we u het zaaknummer in de onderwerpregel te plaatsen. 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39129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lad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1605</meta:user-defined>
    <dc:language>nl</dc:language>
    <meta:user-defined meta:name="OVERHEIDop.locatietype/OVERHEIDop.gebiedsmarkering">Adres</meta:user-defined>
    <meta:user-defined meta:name="DC.title">Gemeente Bladel, melding Besluit activiteiten leefomgeving, Oude Provincialeweg 86​ te Hape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91</meta:user-defined>
    <meta:user-defined meta:name="OVERHEIDop.GmbID/DC.identifier">gmb-2026-391291</meta:user-defined>
    <meta:user-defined meta:name="OVERHEIDop.versieInformatie"/>
  </office:meta>
</office:document-meta>
</file>