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plaatsen PostNL pakketautomaat, Vredesplein 1, 9686 RT Beerta</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11/08/2026, plaatsen PostNL pakketautomaat, Vredesplein 1, 9686 RT Beerta.</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19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9128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8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8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Oldambt, verleende omgevingsvergunning, plaatsen PostNL pakketautomaat, Vredesplein 1, 9686 RT Beerta</meta:user-defined>
    <meta:user-defined meta:name="DCTERMS.W3CDTF/DCTERMS.available">2026-08-19</meta:user-defined>
    <meta:user-defined meta:name="DCTERMS.W3CDTF/OVERHEIDop.jaargang">2026</meta:user-defined>
    <meta:user-defined meta:name="OVERHEIDop.publicationIssue">391286</meta:user-defined>
    <meta:user-defined meta:name="OVERHEIDop.GmbID/DC.identifier">gmb-2026-391286</meta:user-defined>
    <meta:user-defined meta:name="OVERHEIDop.versieInformatie"/>
  </office:meta>
</office:document-meta>
</file>