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Lindenstraat 61 1015K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en vergroten van de berging aan de achterzijde behorende bij het gebouwgedeelte</text:p>
            <text:p text:style-name="common-al">Besluit: buiten behandeling gesteld</text:p>
            <text:p text:style-name="common-al">Besluit verzonden op: 17-08-2026</text:p>
            <text:p text:style-name="common-al">Zaakadres: Lindenstraat 61 1015KW Amsterdam</text:p>
            <text:p text:style-name="common-al">Zaaknummer: Z2026-019391</text:p>
            <text:p text:style-name="common-al">DSO-nummer: 202604290198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9391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28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391</meta:user-defined>
    <meta:user-defined meta:name="DCTERMS.abstract">vervangen en vergroten van de berging aan de achterzijde behorende bij het gebouwgedeelt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Lindenstraat 61 1015KW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85</meta:user-defined>
    <meta:user-defined meta:name="OVERHEIDop.GmbID/DC.identifier">gmb-2026-391285</meta:user-defined>
    <meta:user-defined meta:name="OVERHEIDop.versieInformatie"/>
  </office:meta>
</office:document-meta>
</file>