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realiseren van een nieuw gemaal en een stuw  op locatie Nabij Herenweg 1, 1241LB Kortenhoef en Stichts End 107a, 1244PM Ankeveen</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17 augustus 2026 een aanvraag omgevingsvergunning verleend voor het realiseren van een nieuw gemaal en een stuw  op locatie Nabij Herenweg 1, 1241LB Kortenhoef en Stichts End 107a, 1244PM Ankeveen met zaaknummer Z2026-00000446.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Omgevingsplanactiviteit</text:p>
              </text:list-item>
            </text:list>
            <text:p text:style-name="common-al"/>
            <text:p text:style-name="common-al">
            <text:span text:style-name="nadrukvet">Procedure</text:span>
          </text:p>
            <text:p text:style-name="last-al">Indien u belanghebbende bent kunt u gedurende 6 weken bezwaar maken tegen het besluit. De termijn voor het indienen van een bezwaarschrift start op de dag na verzending van het besluit. Wilt u het besluit met bijlagen ontvangen, dan kunt u een mail sturen aan info@wijdemeren.nl met vermelding van het zaaknummer Z2026-00000446. Informatie over een bezwaarprocedure kunt u vinden op www.wijdemeren.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912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446</meta:user-defined>
    <meta:user-defined meta:name="DCTERMS.abstract">Betreft: Beschikking op aanvraag op locatie Nabij Herenweg 1, 1241LB Kortenhoef en Stichts End 107a, 1244PM Ankeveen. Startdatum:28 april 2026 datum besluit: 17 augustus 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op aanvraag omgevingsvergunning, voor het realiseren van een nieuw gemaal en een stuw  op locatie Nabij Herenweg 1, 1241LB Kortenhoef en Stichts End 107a, 1244PM Ankeveen</meta:user-defined>
    <meta:user-defined meta:name="DCTERMS.W3CDTF/DCTERMS.available">2026-08-19</meta:user-defined>
    <meta:user-defined meta:name="DCTERMS.W3CDTF/OVERHEIDop.jaargang">2026</meta:user-defined>
    <meta:user-defined meta:name="OVERHEIDop.publicationIssue">391276</meta:user-defined>
    <meta:user-defined meta:name="OVERHEIDop.GmbID/DC.identifier">gmb-2026-391276</meta:user-defined>
    <meta:user-defined meta:name="OVERHEIDop.versieInformatie"/>
  </office:meta>
</office:document-meta>
</file>