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Kinderbraderie Schoonhoven op donderdag 27 augustus op de locatie binnenstad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8-2026 heeft de gemeente een aanvraag ontvangen voor een evenementen vergunning voor Kinderbraderie Schoonhoven op donderdag 27 augustus op de locatie binnenstad Schoonhoven. De aanvraag is geregistreerd onder zaaknummer 1931197132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12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71324</meta:user-defined>
    <dc:language>nl</dc:language>
    <meta:user-defined meta:name="OVERHEIDop.locatietype/OVERHEIDop.gebiedsmarkering">Vlak</meta:user-defined>
    <meta:user-defined meta:name="DC.title">Kennisgeving ontvangst aanvraag voor een evenementen vergunning voor Kinderbraderie Schoonhoven op donderdag 27 augustus op de locatie binnenstad Schoon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73</meta:user-defined>
    <meta:user-defined meta:name="OVERHEIDop.GmbID/DC.identifier">gmb-2026-391273</meta:user-defined>
    <meta:user-defined meta:name="OVERHEIDop.versieInformatie"/>
  </office:meta>
</office:document-meta>
</file>