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plaatsen nieuwe kozijnen en markiezen, Burgermeester Schönfeldplein 5, 9671 CA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1/08/2026, plaatsen nieuwe kozijnen en markiezen, Burgermeester Schönfeldplein 5, 9671 CA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9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2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plaatsen nieuwe kozijnen en markiezen, Burgermeester Schönfeldplein 5, 9671 CA Winschoten</meta:user-defined>
    <meta:user-defined meta:name="DCTERMS.W3CDTF/DCTERMS.available">2026-08-19</meta:user-defined>
    <meta:user-defined meta:name="DCTERMS.W3CDTF/OVERHEIDop.jaargang">2026</meta:user-defined>
    <meta:user-defined meta:name="OVERHEIDop.publicationIssue">391262</meta:user-defined>
    <meta:user-defined meta:name="OVERHEIDop.GmbID/DC.identifier">gmb-2026-391262</meta:user-defined>
    <meta:user-defined meta:name="OVERHEIDop.versieInformatie"/>
  </office:meta>
</office:document-meta>
</file>