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herstellen van de gevel door constructieve toevoegingen in de onderlaag, de Zaale 5 5612A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76 </text:p>
            <text:p text:style-name="common-al"> Omschrijving: herstellen van de gevel door constructieve toevoegingen in de onderlaa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 Zaale 5 5612AJ Eindhoven</text:p>
              </text:list-item>
            </text:list>
            <text:p text:style-name="common-al"> Datum ontvangst: 1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26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76</meta:user-defined>
    <meta:user-defined meta:name="DCTERMS.abstract">herstellen van de gevel door constructieve toevoegingen in de onderlaag</meta:user-defined>
    <dc:language>nl</dc:language>
    <meta:user-defined meta:name="OVERHEIDop.locatietype/OVERHEIDop.gebiedsmarkering">Punt</meta:user-defined>
    <meta:user-defined meta:name="DC.title">Ingediende aanvraag omgevingsvergunning: herstellen van de gevel door constructieve toevoegingen in de onderlaag, de Zaale 5 5612AJ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61</meta:user-defined>
    <meta:user-defined meta:name="OVERHEIDop.GmbID/DC.identifier">gmb-2026-391261</meta:user-defined>
    <meta:user-defined meta:name="OVERHEIDop.versieInformatie"/>
  </office:meta>
</office:document-meta>
</file>