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uitbouw badkamer en keuken, Niesoordlaan 28, 9681 CX Mid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3/08/2026, realiseren uitbouw badkamer en keuken, Niesoordlaan 28, 9681 CX Mid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uitbouw badkamer en keuken, Niesoordlaan 28, 9681 CX Midwol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58</meta:user-defined>
    <meta:user-defined meta:name="OVERHEIDop.GmbID/DC.identifier">gmb-2026-391258</meta:user-defined>
    <meta:user-defined meta:name="OVERHEIDop.versieInformatie"/>
  </office:meta>
</office:document-meta>
</file>