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Dijkweg 25, 4327AE Serooskerke    - het plaatsen van een dakkapel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een dakkapelZaaknummer: 172631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12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662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Dijkweg 25, 4327AE Serooskerke    - het plaatsen van een dakkapelAanvr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57</meta:user-defined>
    <meta:user-defined meta:name="OVERHEIDop.GmbID/DC.identifier">gmb-2026-391257</meta:user-defined>
    <meta:user-defined meta:name="OVERHEIDop.versieInformatie"/>
  </office:meta>
</office:document-meta>
</file>