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ehandelen van optrekkend vocht door middel van injectie en het vervangen van stucwerk aan Vrouwjuttenland 20 2611LC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rouwjuttenland 20 2611LC Delft | het behandelen van optrekkend vocht door middel van injectie en het vervangen van stucwerk | 15-08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817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9125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5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5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817</meta:user-defined>
    <meta:user-defined meta:name="DCTERMS.abstract">Optrekkend vocht behandelen</meta:user-defined>
    <dc:language>nl</dc:language>
    <meta:user-defined meta:name="OVERHEIDop.locatietype/OVERHEIDop.gebiedsmarkering">Vlak</meta:user-defined>
    <meta:user-defined meta:name="DC.title">Aanvraag vergunning voor het behandelen van optrekkend vocht door middel van injectie en het vervangen van stucwerk aan Vrouwjuttenland 20 2611LC Delf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54</meta:user-defined>
    <meta:user-defined meta:name="OVERHEIDop.GmbID/DC.identifier">gmb-2026-391254</meta:user-defined>
    <meta:user-defined meta:name="OVERHEIDop.versieInformatie"/>
  </office:meta>
</office:document-meta>
</file>