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kappen vier bomen, Noorderringdijk 1, 9682 PW Oostwo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13/08/2026, kappen vier bomen, Noorderringdijk 1, 9682 PW Oostwold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9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9125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Oldambt, ingediende aanvraag omgevingsvergunning, kappen vier bomen, Noorderringdijk 1, 9682 PW Oostwol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53</meta:user-defined>
    <meta:user-defined meta:name="OVERHEIDop.GmbID/DC.identifier">gmb-2026-391253</meta:user-defined>
    <meta:user-defined meta:name="OVERHEIDop.versieInformatie"/>
  </office:meta>
</office:document-meta>
</file>