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dakopbouw aan Busken Huetstraat 16, 2394 TG Hazerswoude-Rij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realiseren van een dakopbouw aan Busken Huetstraat 16, 2394 TG Hazerswoude-Rijndijk, geregistreerd onder nr. 04843961175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4-08-2026. De gemeente neemt daarover waarschijnlijk voor 09-10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125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61175</meta:user-defined>
    <meta:user-defined meta:name="DCTERMS.abstract">Aanvraag vergunning voor het realiseren van een dakopbouw aan Busken Huetstraat 16, 2394 TG Hazerswoude-Rijndijk</meta:user-defined>
    <dc:language>nl</dc:language>
    <meta:user-defined meta:name="OVERHEIDop.locatietype/OVERHEIDop.gebiedsmarkering">Punt</meta:user-defined>
    <meta:user-defined meta:name="DC.title">Aanvraag vergunning voor het realiseren van een dakopbouw aan Busken Huetstraat 16, 2394 TG Hazerswoude-Rijnd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52</meta:user-defined>
    <meta:user-defined meta:name="OVERHEIDop.GmbID/DC.identifier">gmb-2026-391252</meta:user-defined>
    <meta:user-defined meta:name="OVERHEIDop.versieInformatie"/>
  </office:meta>
</office:document-meta>
</file>