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plaatsen transportverdeelstation en erfafscheiding, J.A. Koningstraat naast 28, 9672 AD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12/08/2026, plaatsen transportverdeelstation en erfafscheiding, J.A. Koningstraat naast 28, 9672 AD Winschoten (kadastraal gemeente Winschoten, sectie C, nummer 1771 (ged.)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19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9124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plaatsen transportverdeelstation en erfafscheiding, J.A. Koningstraat naast 28, 9672 AD Winscho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49</meta:user-defined>
    <meta:user-defined meta:name="OVERHEIDop.GmbID/DC.identifier">gmb-2026-391249</meta:user-defined>
    <meta:user-defined meta:name="OVERHEIDop.versieInformatie"/>
  </office:meta>
</office:document-meta>
</file>