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Dorpsweg 32, 4311RL Bruinisse    - het plaatsen van handelsreclame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plaatsen van handelsreclameZaaknummer: 1726411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9124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4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4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1726625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Dorpsweg 32, 4311RL Bruinisse    - het plaatsen van handelsreclameAanvraa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45</meta:user-defined>
    <meta:user-defined meta:name="OVERHEIDop.GmbID/DC.identifier">gmb-2026-391245</meta:user-defined>
    <meta:user-defined meta:name="OVERHEIDop.versieInformatie"/>
  </office:meta>
</office:document-meta>
</file>