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sten - verlengen beslistermijn aanvraag omgevingsvergunning, Ommelseweg 48 5721WV A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wettelijke beslistermijn van de volgende aanvraag omgevingsvergunning met kenmerk 2026062501311 is met 6 weken verlengd op onderstaande datum:</text:p>
            <text:p text:style-name="common-al">het legaliseren van uitvoeren van onderwijsactiviteiten, 17-08-2026</text:p>
            <text:p text:style-name="common-al">Wilt u op de kaart bekijken om welke locatie het gaat? Klik dan op "Informatie over publicatie" in het menu aan de linkerkant van het scherm. U komt dan op een nieuw scherm terecht. Onderaan is op een kaart te zien om welke locatie het gaat.</text:p>
            <text:p text:style-name="common-al">Wilt u stukken in het gemeentehuis komen inzien? Neem dan contact op met het KCC voor het maken van een afspraak.</text:p>
            <text:p text:style-name="last-al">(CHECK: datum waarop de verlenging ingaat, NIET de datum van het verlengingsbesluit!)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ten</text:p>
            </table:table-cell>
            <table:table-cell office:value-type="string" table:style-name="header.C">
              <text:p text:style-name="headerright"><text:span text:style-name="nr">Nr. 39124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4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4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s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ten</meta:user-defined>
    <meta:user-defined meta:name="OVERHEID.Gemeente/OVERHEID.authority">As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7432024285165</meta:user-defined>
    <meta:user-defined meta:name="DCTERMS.abstract">het legaliseren van uitvoeren van onderwijsactiviteiten</meta:user-defined>
    <dc:language>nl</dc:language>
    <meta:user-defined meta:name="OVERHEIDop.locatietype/OVERHEIDop.gebiedsmarkering">Punt</meta:user-defined>
    <meta:user-defined meta:name="DC.title">Gemeente Asten - verlengen beslistermijn aanvraag omgevingsvergunning, Ommelseweg 48 5721WV Ast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244</meta:user-defined>
    <meta:user-defined meta:name="OVERHEIDop.GmbID/DC.identifier">gmb-2026-391244</meta:user-defined>
    <meta:user-defined meta:name="OVERHEIDop.versieInformatie"/>
  </office:meta>
</office:document-meta>
</file>