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uitbreiden en verbouwen winkelpand, Transportbaan 1, 9672 BJ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12/08/2026, uitbreiden en verbouwen winkelpand, Transportbaan 1, 9672 BJ Winschoten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9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24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uitbreiden en verbouwen winkelpand, Transportbaan 1, 9672 BJ Winscho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41</meta:user-defined>
    <meta:user-defined meta:name="OVERHEIDop.GmbID/DC.identifier">gmb-2026-391241</meta:user-defined>
    <meta:user-defined meta:name="OVERHEIDop.versieInformatie"/>
  </office:meta>
</office:document-meta>
</file>