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Subsidieregeling bevordering samenwerking doorstroombeleid Amsterdam</text:p>
      <text:section text:name="regeling_id1-3-2" text:style-name="regeling">
        <text:section text:name="aanhef_id1-3-2-1" text:style-name="aanhef">
          <text:section text:name="preambule_id1-3-2-1-1" text:style-name="preambule">
            <text:p text:style-name="al">Het college van burgemeester en wethouders van Amsterdam, </text:p>
            <text:p text:style-name="al"/>
            <text:p text:style-name="al">gelet op artikel 160, eerste lid, van de Gemeentewet en artikel 3 van de Algemene Subsidieverordening Amsterdam 2023, </text:p>
            <text:p text:style-name="al"/>
            <text:p text:style-name="al">besluit de volgende regeling vast te stellen:</text:p>
            <text:p text:style-name="al"/>
            <text:p text:style-name="al">
            <text:span text:style-name="nadrukvet">Subsidieregeling bevordering samenwerking doorstroombeleid Amsterdam. </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subsidieregeling wordt verstaan onder:</text:p>
            <text:list text:style-name="id1-3-2-2-1-3">
              <text:list-item text:style-override="id1-3-2-2-1-3-1">
                <text:number>-</text:number>
                <text:p text:style-name="al">AFWC: de Amsterdamse Federatie van Woningcorporaties;</text:p>
              </text:list-item>
              <text:list-item text:style-override="id1-3-2-2-1-3-2">
                <text:number>-</text:number>
                <text:p text:style-name="al">ASA: Algemene Subsidieverordening Amsterdam 2023; </text:p>
              </text:list-item>
              <text:list-item text:style-override="id1-3-2-2-1-3-3">
                <text:number>-</text:number>
                <text:p text:style-name="al">college: college van burgemeester en wethouders;</text:p>
              </text:list-item>
              <text:list-item text:style-override="id1-3-2-2-1-3-4">
                <text:number>-</text:number>
                <text:p text:style-name="al">doorstroming: verhuizen van bewoners binnen de woningmarkt van een minder passende woning naar een beter passende woning, waardoor een woning vrijkomt; </text:p>
              </text:list-item>
              <text:list-item text:style-override="id1-3-2-2-1-3-5">
                <text:number>-</text:number>
                <text:p text:style-name="al">financieel passend wonen: de situatie dateen huishouden woont in een woning waarvan de huur passend is bij het inkomen van het huishouden; </text:p>
              </text:list-item>
              <text:list-item text:style-override="id1-3-2-2-1-3-6">
                <text:number>-</text:number>
                <text:p text:style-name="al">fysiek passend wonen: de situatie dat een huishouden woont in een woning waarvan de grootte of eigenschappen, zoals toegankelijkheid, staan in verhouding tot de grootte of behoefte van het huishouden; </text:p>
              </text:list-item>
              <text:list-item text:style-override="id1-3-2-2-1-3-7">
                <text:number>-</text:number>
                <text:p text:style-name="al">woningcorporatie: een toegelaten instelling als bedoeld in artikel 19, eerste lid, van de Woningwet.</text:p>
              </text:list-item>
            </text:list>
          </text:section>
          <text:section text:name="artikel_id1-3-2-2-2" text:style-name="artikel">
            <text:p text:style-name="artikel_kop_titel"><text:span text:style-name="artikel_kop_label">Artikel</text:span> <text:span text:style-name="artikel_kop_nr">2</text:span> Toepasselijkheid Algemene Subsidieverordening Amsterdam 2023</text:p>
            <text:p text:style-name="al">De Algemene Subsidieverordening Amsterdam 2023 is van toepassing.</text:p>
          </text:section>
          <text:section text:name="artikel_id1-3-2-2-3" text:style-name="artikel">
            <text:p text:style-name="artikel_kop_titel"><text:span text:style-name="artikel_kop_label">Artikel</text:span> <text:span text:style-name="artikel_kop_nr">3</text:span> Doel subsidieregeling</text:p>
            <text:p text:style-name="al">Deze subsidieregeling is van toepassing op het beleidsveld doorstroming op de woningmarkt. Het doel van deze subsidieregeling is het stimuleren van maatregelen die doorstroming op de woningmarkt in Amsterdam bevorderen en die aansluiten bij de beleidsdoelen op het gebied van doorstroming van de gemeente Amsterdam. </text:p>
          </text:section>
          <text:section text:name="artikel_id1-3-2-2-4" text:style-name="artikel">
            <text:p text:style-name="artikel_kop_titel"><text:span text:style-name="artikel_kop_label">Artikel</text:span> <text:span text:style-name="artikel_kop_nr">4</text:span> Subsidiabele activiteiten </text:p>
            <text:p text:style-name="al">Het college kan een eenmalige subsidie verlenen voor activiteiten die fysiek passend wonen of financieel passend wonen voor Amsterdammers bevorderen.</text:p>
          </text:section>
          <text:section text:name="artikel_id1-3-2-2-5" text:style-name="artikel">
            <text:p text:style-name="artikel_kop_titel"><text:span text:style-name="artikel_kop_label">Artikel</text:span> <text:span text:style-name="artikel_kop_nr">5</text:span> Subsidieplafond</text:p>
            <text:list text:style-name="id1-3-2-2-5-2">
              <text:list-item text:style-override="id1-3-2-2-5-2">
                <text:number>1.</text:number>
                <text:p text:style-name="al">Het subsidieplafond bedraagt € 680.000 voor 2026.</text:p>
              </text:list-item>
              <text:list-item text:style-override="id1-3-2-2-5-3">
                <text:number>2.</text:number>
                <text:p text:style-name="al">Het subsidieplafond bedraagt € 680.000 voor 2027. </text:p>
              </text:list-item>
            </text:list>
          </text:section>
          <text:section text:name="artikel_id1-3-2-2-6" text:style-name="artikel">
            <text:p text:style-name="artikel_kop_titel"><text:span text:style-name="artikel_kop_label">Artikel</text:span> <text:span text:style-name="artikel_kop_nr">6</text:span> Verdeelsleutel subsidieplafond</text:p>
            <text:list text:style-name="id1-3-2-2-6-2">
              <text:list-item text:style-override="id1-3-2-2-6-2">
                <text:number>1.</text:number>
                <text:p text:style-name="al">De aanvragen worden behandeld in volgorde van binnenkomst. </text:p>
              </text:list-item>
              <text:list-item text:style-override="id1-3-2-2-6-3">
                <text:number>2.</text:number>
                <text:p text:style-name="al">De ontvangstdatum voor toepassing van het eerste lid is het tijdstip waarop de aanvraag is ingediend en als volledig wordt beschouwd. </text:p>
              </text:list-item>
            </text:list>
          </text:section>
          <text:section text:name="artikel_id1-3-2-2-7" text:style-name="artikel">
            <text:p text:style-name="artikel_kop_titel"><text:span text:style-name="artikel_kop_label">Artikel</text:span> <text:span text:style-name="artikel_kop_nr">7</text:span> De aanvrager</text:p>
            <text:p text:style-name="al">Subsidie kan uitsluitend worden aangevraagd door een woningcorporatie die werkzaam is in de gemeente Amsterdam. </text:p>
          </text:section>
          <text:section text:name="artikel_id1-3-2-2-8" text:style-name="artikel">
            <text:p text:style-name="artikel_kop_titel"><text:span text:style-name="artikel_kop_label">Artikel</text:span> <text:span text:style-name="artikel_kop_nr">8</text:span> Bij de subsidieaanvraag in te dienen gegevens</text:p>
            <text:list text:style-name="id1-3-2-2-8-2">
              <text:list-item text:style-override="id1-3-2-2-8-2">
                <text:number>1.</text:number>
                <text:p text:style-name="al">In aanvulling op artikel 6, tweede lid, van de ASA wordt bij de subsidieaanvraag een activiteitenplan overgelegd met daarin een beschrijving van:</text:p>
                <text:list text:style-name="id1-3-2-2-8-2-3">
                  <text:list-item text:style-override="id1-3-2-2-8-2-3-1">
                    <text:number>a.</text:number>
                    <text:p text:style-name="al">hoe de activiteiten passen binnen het doorstroombeleid van de gemeente Amsterdam;</text:p>
                  </text:list-item>
                  <text:list-item text:style-override="id1-3-2-2-8-2-3-2">
                    <text:number>b.</text:number>
                    <text:p text:style-name="al">waarom de activiteiten extra zijn ten opzichte van de reguliere activiteiten die staan in de bestaande begroting van de woningcorporatie.</text:p>
                  </text:list-item>
                </text:list>
              </text:list-item>
              <text:list-item text:style-override="id1-3-2-2-8-3">
                <text:number>2.</text:number>
                <text:p text:style-name="al">Bij de subsidieaanvraag worden stukken ingediend waaruit blijkt dat de aanvraag is afgestemd met het Netwerk Verhuur en Beheer van de AFWC.</text:p>
              </text:list-item>
            </text:list>
          </text:section>
          <text:section text:name="artikel_id1-3-2-2-9" text:style-name="artikel">
            <text:p text:style-name="artikel_kop_titel"><text:span text:style-name="artikel_kop_label">Artikel</text:span> <text:span text:style-name="artikel_kop_nr">9</text:span> Aanvraagtermijn</text:p>
            <text:list text:style-name="id1-3-2-2-9-2">
              <text:list-item text:style-override="id1-3-2-2-9-2">
                <text:number>1.</text:number>
                <text:p text:style-name="al">Een aanvraag voor een subsidie voor 2026 moet uiterlijk 31 oktober 2026 zijn ingediend bij het college.</text:p>
              </text:list-item>
              <text:list-item text:style-override="id1-3-2-2-9-3">
                <text:number>2.</text:number>
                <text:p text:style-name="al">Een aanvraag voor een subsidie voor 2027 moet uiterlijk 31 oktober 2027 zijn ingediend bij het college.</text:p>
              </text:list-item>
            </text:list>
          </text:section>
          <text:section text:name="artikel_id1-3-2-2-10" text:style-name="artikel">
            <text:p text:style-name="artikel_kop_titel"><text:span text:style-name="artikel_kop_label">Artikel</text:span> <text:span text:style-name="artikel_kop_nr">10</text:span> Weigeringsgronden</text:p>
            <text:p text:style-name="al">In aanvulling op artikel 8, tweede lid, van de ASA kan het college geheel of gedeeltelijk weigeren een subsidie te verlenen als:</text:p>
            <text:list text:style-name="id1-3-2-2-10-3">
              <text:list-item text:style-override="id1-3-2-2-10-3-1">
                <text:number>a.</text:number>
                <text:p text:style-name="al">de activiteiten waarvoor subsidie is aangevraagd niet bijdragen aan de realisatie van het doel van deze regeling;</text:p>
              </text:list-item>
              <text:list-item text:style-override="id1-3-2-2-10-3-2">
                <text:number>b.</text:number>
                <text:p text:style-name="al">gegronde reden bestaat om aan te nemen dat de aanvrager niet kostenefficiënt werkt.</text:p>
              </text:list-item>
            </text:list>
          </text:section>
          <text:section text:name="artikel_id1-3-2-2-11" text:style-name="artikel">
            <text:p text:style-name="artikel_kop_titel"><text:span text:style-name="artikel_kop_label">Artikel</text:span> <text:span text:style-name="artikel_kop_nr">11</text:span> Aanvullende verplichtingen</text:p>
            <text:p text:style-name="al">Naast de verplichtingen op grond van artikel 9 en 10 van de ASA, zijn aan de subsidie de volgende verplichtingen verbonden: </text:p>
            <text:list text:style-name="id1-3-2-2-11-3">
              <text:list-item text:style-override="id1-3-2-2-11-3-1">
                <text:number>a.</text:number>
                <text:p text:style-name="al">activiteiten waarvoor subsidie wordt verleend voor 2026 moeten vóór 1 januari 2027 zijn afgerond;</text:p>
              </text:list-item>
              <text:list-item text:style-override="id1-3-2-2-11-3-2">
                <text:number>b.</text:number>
                <text:p text:style-name="al">activiteiten waarvoor subsidie wordt verleend voor 2027 moeten vóór 1 januari 2028 zijn afgerond.</text:p>
              </text:list-item>
            </text:list>
          </text:section>
          <text:section text:name="artikel_id1-3-2-2-12" text:style-name="artikel">
            <text:p text:style-name="artikel_kop_titel"><text:span text:style-name="artikel_kop_label">Artikel</text:span> <text:span text:style-name="artikel_kop_nr">12</text:span> Looptijd regeling</text:p>
            <text:p text:style-name="al">Deze regeling treedt in werking op 1 juli 2026 en vervalt van rechtswege 1 januari 2028, met dien verstande dat vaststellingen van subsidies die onder deze regeling vallen nog onder deze regeling worden afgehandeld, zoals deze luidde op 31 december 2027.</text:p>
          </text:section>
          <text:section text:name="artikel_id1-3-2-2-13" text:style-name="artikel">
            <text:p text:style-name="artikel_kop_titel"><text:span text:style-name="artikel_kop_label">Artikel</text:span> <text:span text:style-name="artikel_kop_nr">13</text:span> Citeertitel</text:p>
            <text:p text:style-name="al">Deze regeling wordt aangehaald als: Subsidieregeling bevordering samenwerking doorstroombeleid Amsterdam.</text:p>
          </text:section>
        </text:section>
        <text:section text:name="regeling-sluiting_id1-3-2-3" text:style-name="regeling-sluiting">
          <text:section text:name="ondertekening_id1-3-2-3-1">
            <text:p><text:span text:style-name="functie">Aldus vastgesteld in de vergadering van 30 juni 2026.</text:span></text:p>
          </text:section>
          <text:section text:name="ondertekening_id1-3-2-3-2">
            <text:p><text:span text:style-name="functie"/></text:p>
            <text:p><text:span text:style-name="functie">De burgemeester</text:span></text:p>
            <text:p><text:span text:style-name="functie">Femke Halsema</text:span></text:p>
          </text:section>
          <text:section text:name="ondertekening_id1-3-2-3-3">
            <text:p><text:span text:style-name="functie"/></text:p>
            <text:p><text:span text:style-name="functie">De gemeentesecretaris</text:span></text:p>
            <text:p><text:span text:style-name="functie">Catrien Lenstra</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text:p>
          <text:p text:style-name="al">
          <text:span text:style-name="nadrukcur">
            <text:span text:style-name="nadrukvet">Algemeen </text:span>
          </text:span>
        </text:p>
          <text:p text:style-name="al"/>
          <text:p text:style-name="al">Deze Subsidieregeling bevordering samenwerking doorstroombeleid Amsterdam (hierna: de regeling) geeft voorschriften voor verstrekking van subsidies voor het bevorderen van doorstroming op de woningmarkt. Het doel is om maatregelen te stimuleren die doorstroming in Amsterdam bevorderen en die aansluiten bij de beleidsdoelen op het gebied van doorstroming van de gemeente Amsterdam. </text:p>
          <text:p text:style-name="al"/>
          <text:p text:style-name="al">Deze subsidieregeling is onderdeel van het doorstroomoffensief Passend Wonen in Amsterdam. Het doorstroomoffensief is een uitwerking van het doel ‘Passend Wonen’ in de Amsterdamse Aanpak Volkshuisvesting, die op 20 juli 2023 in de gemeenteraad is vastgesteld. De focus van het doorstroomoffensief ligt specifiek op het passend wonen van kinderen/gezinnen, ouderen en rolstoelgebruikers en ook op huishoudens die financieel te duur wonen. Hierin werkt de gemeente met verschillende partijen in de stad samen. </text:p>
          <text:p text:style-name="al"/>
          <text:p text:style-name="al">In de voorjaarsnota van 2025 zijn middelen beschikbaar gesteld voor woningcorporaties. Een van de doelen van die middelen is de corporaties te stimuleren investeringen te doen in doorstroming. Op dit dossier zijn de woningcorporaties belangrijke samenwerkingspartners, waarmee via prestatieafspraken gesproken wordt over extra inzet voor het doorstroomoffensief. In totaal is voor de woningcorporaties voor activiteiten in het kader van doorstroming € 1,36 miljoen beschikbaar gesteld, waarvan in 2026 een budget van € 680.000 en in 2027 een budget van € 680.000.</text:p>
          <text:p text:style-name="al"/>
          <text:p text:style-name="al">Titel 4.2 van de Algemene wet bestuursrecht bepaalt wat onder subsidie moet worden verstaan en geeft tal van voorschriften met betrekking tot subsidieverlening en -vaststelling, gronden van intrekking, het stellen van voorwaarden en opleggen van verplichtingen. De voorschriften uit de Algemene wet bestuursrecht worden niet in de Subsidieregeling herhaald maar zijn wel van toepassing. Ook is de Algemene Subsidieverordening Amsterdam 2023 (hierna: ASA) van toepassing. Deze Subsidieregeling moet dus in samenhang met de ASA en titel 4.2 van de Algemene wet bestuursrecht gelezen en toegepast worden. </text:p>
          <text:p text:style-name="al"/>
          <text:p text:style-name="al">
          <text:span text:style-name="nadrukvet">
            <text:span text:style-name="nadrukcur">Artikelsgewijze toelichting</text:span>
          </text:span>
        </text:p>
          <text:p text:style-name="al"/>
          <text:p text:style-name="al">
          <text:span text:style-name="nadrukcur">Artikel 1</text:span>
        </text:p>
          <text:p text:style-name="al"/>
          <text:p text:style-name="al">In dit artikel worden begrippen gedefinieerd die in de regeling een rol spelen. Indien een begrip uit artikel 1 in een bepaling wordt gebruikt dient deze met inachtneming van de definitie in artikel 1 te worden toegepast. </text:p>
          <text:p text:style-name="al"/>
          <text:p text:style-name="al">
          <text:span text:style-name="nadrukcur">Artikel 2</text:span>
        </text:p>
          <text:p text:style-name="al"/>
          <text:p text:style-name="al">In artikel 2 wordt de ASA van toepassing verklaard op deze subsidieregeling. De ASA is het door de gemeenteraad vastgestelde kader waarbinnen het college de voorwaarden van de subsidieregeling bepaalt. Voor zover deze subsidieregeling geen afwijkende bepalingen bevat, gelden de bepalingen van de ASA onverkort. Daarbij gaat het bijvoorbeeld om gegevens die moeten worden overgelegd bij een aanvraag en om indienings- en beslistermijnen.</text:p>
          <text:p text:style-name="al"/>
          <text:p text:style-name="al">
          <text:span text:style-name="nadrukcur">Artikel 3</text:span>
        </text:p>
          <text:p text:style-name="al"/>
          <text:p text:style-name="al">In dit artikel is het doel van de subsidie geformuleerd. Met de subsidie wil het college projecten stimuleren die doorstroming op de woningmarkt in Amsterdam bevorderen en die passen binnen het beleid op het gebied van doorstroming van de gemeente Amsterdam. Het doorstroombeleid van de gemeente Amsterdam staat in de Amsterdamse Aanpak Volkshuisvesting die is vastgesteld door de gemeenteraad op 20 juli 2023 en de raadsinformatiebrief over het doorstroomoffensief van 28 februari 2025. </text:p>
          <text:p text:style-name="al"/>
          <text:p text:style-name="al">
          <text:span text:style-name="nadrukcur">Artikel 4 </text:span>
        </text:p>
          <text:p text:style-name="al"/>
          <text:p text:style-name="al">De subsidie kan worden verstrekt voor activiteiten die fysiek passend of financieel passend wonen voor Amsterdammers bevorderen. De focus van de activiteiten ligt op ouderen, gezinnen en huishoudens in een rolstoelwoning. Het gaat om maatregelen die niet opgenomen zijn in regulier beleid voor de doelgroep. Het kan bijvoorbeeld gaan om extra voorlichtingsactiviteiten zoals het actief benaderen van 65-plussers die ruim wonen, gebiedsgerichte extra inzet van verhuiscoaching, of het beschikbaar stellen van woningen als modelwoning. </text:p>
          <text:p text:style-name="al"/>
          <text:p text:style-name="al">
          <text:span text:style-name="nadrukcur">Artikel 7</text:span>
        </text:p>
          <text:p text:style-name="al"/>
          <text:p text:style-name="al">Dit artikel regelt wie subsidie kan aanvragen. Dit zijn woningcorporaties die werkzaam zijn in de gemeente Amsterdam. De reden hiervoor is dat woningcorporaties een belangrijke rol hebben op de woningmarkt. Zij hebben de taak het bouwen, verhuren en beheren van betaalbare sociale huurwoningen voor mensen met een laag inkomen. Woningcorporaties leveren dan ook een belangrijke bijdrage aan het gemeentelijke volkshuisvestingsbeleid. Tussen de gemeente Amsterdam, de woningcorporaties en de huurderskoepels bestaan samenwerkingsafspraken (de prestatieafspraken), die het kader vormen waarbinnen deze partijen samenwerken aan de volkshuisvesting in Amsterdam. Ook is in de samenwerkingsafspraken opgenomen dat gemeente, corporaties en huurderskoepels gezamenlijk plannen ontwikkelen voor doorstroming. Dat vraagt van de corporaties meer inzet, bijvoorbeeld in de persoonsgerichte benadering en bemiddeling van hun huurders.</text:p>
          <text:p text:style-name="al"/>
          <text:p text:style-name="al">
          <text:span text:style-name="nadrukcur">Artikel 8</text:span>
        </text:p>
          <text:p text:style-name="al"/>
          <text:p text:style-name="al">Dit artikel regelt wat in ieder geval in het activiteitenplan moet staan dat aanvragers indienen bij hun aanvraag. Dit artikel vormt een aanvulling op de ASA. In het activiteitenplan moet staan hoe de activiteiten passen binnen het doorstroombeleid van de gemeente Amsterdam, zie Raadsinformatiebrief Doorstroomoffensief Passend Wonen Amsterdam 28-02-2025 <text:a xlink:href="https://raadzaam.amsterdam.nl/document?url=https:%2F%2Fapi.notubiz.nl%2Fdocument%2F15230277%2F1" xlink:type="simple"><text:span text:style-name="nadrukondlijn">Document Viewer - Raadzaam Amsterdam</text:span></text:a> en Raadsinformatiebrief Voortgang doorstroomoffensief Passend Wonen 09-01-2026 <text:a xlink:href="https://raadzaam.amsterdam.nl/document?url=https:%2F%2Fapi.notubiz.nl%2Fdocument%2F15230277%2F1" xlink:type="simple"><text:span text:style-name="nadrukondlijn">Document Viewer - Raadzaam Amsterdam</text:span></text:a></text:p>
          <text:p text:style-name="al"/>
          <text:p text:style-name="al">De subsidie is bedoeld voor extra activiteiten ten opzichte van de huidige activiteiten van corporaties. Daarom moet daarnaast in het activiteitenplan een beschrijving staan waaruit blijkt dat de activiteiten extra zijn ten opzichte van de reguliere activiteiten die staan in de bestaande begroting van de woningcorporatie.</text:p>
          <text:p text:style-name="al"/>
          <text:p text:style-name="al">
          <text:span text:style-name="nadrukcur">Artikel 10</text:span>
        </text:p>
          <text:p text:style-name="al"/>
          <text:p text:style-name="al">Dit artikel bevat gronden voor weigering van subsidieaanvragen. Deze weigeringsgronden gelden in aanvulling op de weigeringsgronden uit de Algemene wet bestuursrecht en uit de ASA.</text:p>
          <text:p text:style-name="al"/>
          <text:p text:style-name="al">
          <text:span text:style-name="nadrukcur">Artikel 11</text:span>
        </text:p>
          <text:p text:style-name="al"/>
          <text:p text:style-name="al">Dit artikel geeft een aantal aanvullende verplichtingen naast de verplichtingen op grond van artikel 9 en 10 van de ASA die voor de aanvrager gelden als deze subsidie verleend krijgt op grond van deze subsidieregeling. Activiteiten waarvoor subsidie wordt verleend voor een bepaald jaar moeten vóór 1 januari van het daaropvolgende jaar zijn afgerond. De reden daarvoor is dat in de voorjaarsnota van 2025 een budget beschikbaar is gesteld voor 2026 en een budget voor 2027. </text:p>
          <text:p text:style-name="al"/>
          <text:p text:style-name="al">
          <text:span text:style-name="nadrukcur">Artikel 12</text:span>
        </text:p>
          <text:p text:style-name="al"/>
          <text:p text:style-name="al">Dit artikel regelt de looptijd van de regeling. De Subsidieregeling vervalt 1 januari 2028, omdat de middelen voor de Subsidieregeling beschikbaar zijn gesteld voor 2026 en 2027. Als hierna opnieuw middelen beschikbaar zijn, kan de looptijd van de regeling worden verlengd.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123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3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3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Amsterdam</meta:user-defined>
    <meta:user-defined meta:name="OVERHEID.Informatietype/DC.type">officiële publicatie</meta:user-defined>
    <meta:user-defined meta:name="OVERHEIDop.Rubriek/DC.type">algemeen verbindend voorschrift (verordening)</meta:user-defined>
    <meta:user-defined meta:name="OVERHEID.Gemeente/OVERHEID.authority">Amsterdam</meta:user-defined>
    <meta:user-defined meta:name="OVERHEID.Gemeente/DCTERMS.publisher">Amsterdam</meta:user-defined>
    <meta:user-defined meta:name="OVERHEID.TaxonomieBeleidsagendaDecentraal/OVERHEID.category">Financiën | Organisatie en beleid</meta:user-defined>
    <meta:user-defined meta:name="DC.source">artikel 160, eerste lid, van de Gemeentewet]|[1.0:c:BWBR0005416&amp;artikel=160&amp;lid=1&amp;g=2026-06-04</meta:user-defined>
    <meta:user-defined meta:name="DC.source">artikel 3 van de Algemene Subsidieverordening Amsterdam 2023]|[https://lokaleregelgeving.overheid.nl/CVDR699839/#hoofdstuk_1_artikel_3</meta:user-defined>
    <meta:user-defined meta:name="DCTERMS.alternative">Subsidieregeling bevordering samenwerking doorstroombeleid Amsterdam</meta:user-defined>
    <dc:language>nl</dc:language>
    <meta:user-defined meta:name="OVERHEIDop.locatietype/OVERHEIDop.gebiedsmarkering">Gemeente</meta:user-defined>
    <meta:user-defined meta:name="DC.title">Subsidieregeling bevordering samenwerking doorstroombeleid Amsterdam</meta:user-defined>
    <meta:user-defined meta:name="DCTERMS.W3CDTF/DCTERMS.available">2026-08-19</meta:user-defined>
    <meta:user-defined meta:name="DCTERMS.W3CDTF/OVERHEIDop.jaargang">2026</meta:user-defined>
    <meta:user-defined meta:name="OVERHEIDop.publicationIssue">391237</meta:user-defined>
    <meta:user-defined meta:name="OVERHEIDop.betreftRegeling">CVDR765598_1</meta:user-defined>
    <meta:user-defined meta:name="xs:date/OVERHEIDop.startdatum">2026-08-20</meta:user-defined>
    <meta:user-defined meta:name="xs:date/OVERHEIDop.einddatum">2028-01-01</meta:user-defined>
    <meta:user-defined meta:name="OVERHEIDop.GmbID/DC.identifier">gmb-2026-391237</meta:user-defined>
    <meta:user-defined meta:name="OVERHEIDop.versieInformatie"/>
  </office:meta>
</office:document-meta>
</file>