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verlengen vergunning tijdelijke woonunit, Falster 16, 9685 HG Blauwe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11/08/2026, verlengen vergunning tijdelijke woonunit, Falster 16, 9685 HG Blauwestad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9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9123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3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3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verlengen vergunning tijdelijke woonunit, Falster 16, 9685 HG Blauwesta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36</meta:user-defined>
    <meta:user-defined meta:name="OVERHEIDop.GmbID/DC.identifier">gmb-2026-391236</meta:user-defined>
    <meta:user-defined meta:name="OVERHEIDop.versieInformatie"/>
  </office:meta>
</office:document-meta>
</file>