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iamantstraat 66 A, 1211 RE Hilversum (wijzigen gebruik bijgebouw naar Bed &amp;amp; Breakfast); 1977374; 17-08-2026; Status: Vergunning geweigerd (vergunningvrij),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geweigerd (vergunningvrij):</text:span>
          </text:p>
            <text:p text:style-name="common-al">
            
          </text:p>
            <text:p text:style-name="common-al">Diamantstraat 66 A, 1211 RE Hilversum (wijzigen gebruik bijgebouw naar Bed &amp; Breakfast); 1977374; 17-08-2026; Status: Vergunning geweigerd (vergunningvrij), gemeente Hilversum</text:p>
            <text:p text:style-name="common-al">
            
          </text:p>
            <text:p text:style-name="common-al">Verzenddatum: 17-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123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3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3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977374</meta:user-defined>
    <meta:user-defined meta:name="DCTERMS.abstract">De volgende omgevingsvergunning is geweigerd (vergunningvrij).</meta:user-defined>
    <dc:language>nl</dc:language>
    <meta:user-defined meta:name="OVERHEIDop.locatietype/OVERHEIDop.gebiedsmarkering">Punt</meta:user-defined>
    <meta:user-defined meta:name="DC.title">Diamantstraat 66 A, 1211 RE Hilversum (wijzigen gebruik bijgebouw naar Bed &amp;amp; Breakfast); 1977374; 17-08-2026; Status: Vergunning geweigerd (vergunningvrij), gemeente Hilversum</meta:user-defined>
    <meta:user-defined meta:name="DCTERMS.W3CDTF/DCTERMS.available">2026-08-19</meta:user-defined>
    <meta:user-defined meta:name="DCTERMS.W3CDTF/OVERHEIDop.jaargang">2026</meta:user-defined>
    <meta:user-defined meta:name="OVERHEIDop.publicationIssue">391233</meta:user-defined>
    <meta:user-defined meta:name="OVERHEIDop.GmbID/DC.identifier">gmb-2026-391233</meta:user-defined>
    <meta:user-defined meta:name="OVERHEIDop.versieInformatie"/>
  </office:meta>
</office:document-meta>
</file>