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Dodenherdenking Boskoop op 4 mei 2027 aan de Raadhuisplein 1, 2771 EK Boskoop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Dodenherdenking Boskoop op 4 mei 2027 op de locatie Raadhuisplein 1, 2771 EK Boskoop, geregistreerd onder nr. 04843960119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12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960119</meta:user-defined>
    <meta:user-defined meta:name="DCTERMS.abstract">Aanvraag evenementenvergunning voor Dodenherdenking Boskoop op 4 mei 2027 aan de Raadhuisplein 1, 2771 EK Boskoop.</meta:user-defined>
    <dc:language>nl</dc:language>
    <meta:user-defined meta:name="OVERHEIDop.locatietype/OVERHEIDop.gebiedsmarkering">Punt</meta:user-defined>
    <meta:user-defined meta:name="DC.title">Aanvraag evenementenvergunning voor Dodenherdenking Boskoop op 4 mei 2027 aan de Raadhuisplein 1, 2771 EK Boskoop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30</meta:user-defined>
    <meta:user-defined meta:name="OVERHEIDop.GmbID/DC.identifier">gmb-2026-391230</meta:user-defined>
    <meta:user-defined meta:name="OVERHEIDop.versieInformatie"/>
  </office:meta>
</office:document-meta>
</file>