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dakopbouw aan Saharapad 20 2622CD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harapad 20 2622CD Delft | het realiseren van dakopbouw | 1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16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122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16</meta:user-defined>
    <meta:user-defined meta:name="DCTERMS.abstract">Dakopbouw Saharapad 20</meta:user-defined>
    <dc:language>nl</dc:language>
    <meta:user-defined meta:name="OVERHEIDop.locatietype/OVERHEIDop.gebiedsmarkering">Vlak</meta:user-defined>
    <meta:user-defined meta:name="DC.title">Aanvraag vergunning voor het realiseren van dakopbouw aan Saharapad 20 2622CD Delf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29</meta:user-defined>
    <meta:user-defined meta:name="OVERHEIDop.GmbID/DC.identifier">gmb-2026-391229</meta:user-defined>
    <meta:user-defined meta:name="OVERHEIDop.versieInformatie"/>
  </office:meta>
</office:document-meta>
</file>