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ramatweg 90-3 1095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p de vierde verdieping omzetten van de bergingen naar een zelfstandige woning, plaatsen van een dakuitbouw en omzetten overstek tot balkon ten behoeve van deze woning.</text:p>
            <text:p text:style-name="common-al">Besluit: verleend</text:p>
            <text:p text:style-name="common-al">Besluit verzonden op: 15-08-2026</text:p>
            <text:p text:style-name="common-al">Zaakadres: Kramatweg 90-3 1095KD Amsterdam</text:p>
            <text:p text:style-name="common-al">Zaaknummer: Z2026-010272</text:p>
            <text:p text:style-name="common-al">DSO-nummer: 20260306007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027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2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272</meta:user-defined>
    <meta:user-defined meta:name="DCTERMS.abstract">op de vierde verdieping omzetten van de bergingen naar een zelfstandige woning, plaatsen van een dakuitbouw en omzetten overstek tot balkon ten (...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ramatweg 90-3 1095KD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26</meta:user-defined>
    <meta:user-defined meta:name="OVERHEIDop.GmbID/DC.identifier">gmb-2026-391226</meta:user-defined>
    <meta:user-defined meta:name="OVERHEIDop.versieInformatie"/>
  </office:meta>
</office:document-meta>
</file>