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aanleggen van een zwembad op Heiereind 1a 5561BB Rie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ontvangen:</text:p>
            <text:p text:style-name="common-al">Zaaknummer: 17248040</text:p>
            <text:p text:style-name="common-al">Ontvangstdatum aanvraag: 13-08-2026</text:p>
            <text:p text:style-name="common-al">Plaats/adres: Heiereind 1a 5561BB Riethoven</text:p>
            <text:p text:style-name="common-al">Omschrijving: het aanleggen van een zwembad</text:p>
            <text:p text:style-name="common-al">Activiteit(en): Bouw (omgevingsplan)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gemaakt. In dat besluit staat of u bezwaar kunt maken of in beroep kunt gaan en of u het besluit kunt bekijken. Als de uitgebreide procedure wordt gevolgd, dan wordt eerst het ontwerpbesluit bekendgemaakt en kunt u dat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9122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8040</meta:user-defined>
    <meta:user-defined meta:name="DCTERMS.abstract">aanleggen van een zwembad</meta:user-defined>
    <dc:language>nl</dc:language>
    <meta:user-defined meta:name="OVERHEIDop.locatietype/OVERHEIDop.gebiedsmarkering">Vlak</meta:user-defined>
    <meta:user-defined meta:name="DC.title">Ontvangen aanvraag omgevingsvergunning voor het aanleggen van een zwembad op Heiereind 1a 5561BB Riet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24</meta:user-defined>
    <meta:user-defined meta:name="OVERHEIDop.GmbID/DC.identifier">gmb-2026-391224</meta:user-defined>
    <meta:user-defined meta:name="OVERHEIDop.versieInformatie"/>
  </office:meta>
</office:document-meta>
</file>