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vervangen en vergroten van het dakkapel aan voorzijde woning, De Kempenstraat 1, 1827 AG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De Kempenstraat 1, 1827 AG Alkmaar<text:span text:style-name="nadrukvet">; </text:span>het vervangen en vergroten van het dakkapel aan voorzijde woning</text:p>
            <text:p text:style-name="common-al">
            
          </text:p>
            <text:p text:style-name="common-al">Datum ontvangst: 15-08-2026</text:p>
            <text:p text:style-name="common-al">Zaaknummer: 0000140100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12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1003</meta:user-defined>
    <dc:language>nl</dc:language>
    <meta:user-defined meta:name="OVERHEIDop.locatietype/OVERHEIDop.gebiedsmarkering">Punt</meta:user-defined>
    <meta:user-defined meta:name="DC.title">Omgevingsvergunning aangevraagd: het vervangen en vergroten van het dakkapel aan voorzijde woning, De Kempenstraat 1, 1827 AG Alkmaa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19</meta:user-defined>
    <meta:user-defined meta:name="OVERHEIDop.GmbID/DC.identifier">gmb-2026-391219</meta:user-defined>
    <meta:user-defined meta:name="OVERHEIDop.versieInformatie"/>
  </office:meta>
</office:document-meta>
</file>