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realiseren twee culturele evenementen per jaar, Zuiderveen 35, 9674 TA Win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10/08/2026, realiseren twee culturele evenementen per jaar, Zuiderveen 35, 9674 TA Winschoten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19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9121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1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1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Cultuur en recreatie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ingediende aanvraag omgevingsvergunning, realiseren twee culturele evenementen per jaar, Zuiderveen 35, 9674 TA Winscho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16</meta:user-defined>
    <meta:user-defined meta:name="OVERHEIDop.GmbID/DC.identifier">gmb-2026-391216</meta:user-defined>
    <meta:user-defined meta:name="OVERHEIDop.versieInformatie"/>
  </office:meta>
</office:document-meta>
</file>