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esdoorn, Emmastraat 7, 9671 AP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10/08/2026, kappen esdoorn, Emmastraat 7, 9671 AP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9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912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esdoorn, Emmastraat 7, 9671 AP Winscho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09</meta:user-defined>
    <meta:user-defined meta:name="OVERHEIDop.GmbID/DC.identifier">gmb-2026-391209</meta:user-defined>
    <meta:user-defined meta:name="OVERHEIDop.versieInformatie"/>
  </office:meta>
</office:document-meta>
</file>