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maken van een uitweg, Pagegaaistraat 19, 1171 TK Badhoevedorp, DSO-nummer: 2026081301173, Zaaknummer: 0394137095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op 13-08-2026 de volgende aanvraag te hebben ontvangen voor een omgevingsvergunning:</text:p>
            <text:p text:style-name="common-al">maken van een uitweg op de Papegaaistraat 19, 1171 TK in Badhoeve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2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709548</meta:user-defined>
    <meta:user-defined meta:name="DCTERMS.abstract">OPRIT  naar parkeerplaats naast huis</meta:user-defined>
    <dc:language>nl</dc:language>
    <meta:user-defined meta:name="OVERHEIDop.locatietype/OVERHEIDop.gebiedsmarkering">Vlak</meta:user-defined>
    <meta:user-defined meta:name="DC.title">Ingediende aanvraag omgevingsvergunning, maken van een uitweg, Pagegaaistraat 19, 1171 TK Badhoevedorp, DSO-nummer: 2026081301173, Zaaknummer: 03941370954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4</meta:user-defined>
    <meta:user-defined meta:name="OVERHEIDop.GmbID/DC.identifier">gmb-2026-391204</meta:user-defined>
    <meta:user-defined meta:name="OVERHEIDop.versieInformatie"/>
  </office:meta>
</office:document-meta>
</file>