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Hendrik Collectables, op de locatie Sportpark Almelo op 5 september 2026 van 10:00 tot 15:30 uur, zaaknummer Z/26/276654.</text:p>
      <text:section text:name="zakelijke-mededeling_id1-3-2" text:style-name="zakelijke-mededeling">
        <text:section text:name="zakelijke-mededeling-tekst_id1-3-2-1" text:style-name="zakelijke-mededeling-tekst">
          <text:section text:name="tekst_id1-3-2-1-1" text:style-name="tekst">
            <text:p text:style-name="common-al">Op 13-08-2026 is een aanvraag ingediend voor een evenementenvergunning voor Hendrik Collectables, op de locatie Sportpark Almelo op 5 september 2026 van 10:00 tot 15:30 uur. De aanvraag is geregistreerd onder zaaknummer Z/26/276654.</text:p>
            <text:p text:style-name="common-al">Omschrijving aanvraag evenementenvergunning</text:p>
            <text:p text:style-name="common-al">- Aanvraag evenementenvergunning</text:p>
            <text:p text:style-name="common-al">- Naam evenement: Hendrik Collectables</text:p>
            <text:p text:style-name="common-al">- Locatie: Sportpark Almelo</text:p>
            <text:p text:style-name="common-al">- Datum en tijdstip evenement: 5 september 2026, 10:00 tot 15:30 uur</text:p>
            <text:p text:style-name="common-al">- Opbouwen evenement: 4 september 2026, 16:00 tot 21:00 uur</text:p>
            <text:p text:style-name="common-al">- Afbouwen evenement: 5 september 2026, 15:30 tot 20:00 uur</text:p>
            <text:p text:style-name="common-al">- Grondslag van de aanvraag: artikel 25, eerste lid, van de Algemene Plaatselijke Verordening gemeente Almelo 2021</text:p>
            <text:p text:style-name="common-al">Waarom de gemeente Almelo deze aanvraag publiceert</text:p>
            <text:p text:style-name="common-al">Een evenementenvergunning wordt bij de gemeente Almelo aangevraagd om een evenement te organiseren. Met dit bericht informeert de gemeente Almelo u dat er in uw omgeving een evenement zal plaatsvinden. Zo kunt u op tijd reageren als u het hier niet mee eens bent (in de vorm van een zienswijze)</text:p>
            <text:p text:style-name="common-al">Meer informatie?</text:p>
            <text:p text:style-name="common-al">Mocht u meer informatie over de aanvraag willen opvragen, kunt u contact opnemen met Bijzondere Wetten via 0546-541111 (keuze 5) of via bijzonderewetten@almelo.nl.</text:p>
            <text:p text:style-name="common-al">Zienswijze</text:p>
            <text:p text:style-name="common-al">Belanghebbenden kunnen tot en met 28 augustus 2026 een zienswijze indienen. Een zienswijze moet gericht zijn aan de burgemeester van Almelo, ter attentie van Bijzondere Wetten. Dit kan schriftelijk naar Postbus 5100, 7600 GC Almelo of via bijzonderewetten@almelo.nl. Voor het mondeling indienen van een zienswijze kan voor een zienswijzegesprek contact worden opgenomen met Bijzondere Wetten via 0546-541111 (keuze 5) of bijzonderewetten@almelo.nl.</text:p>
            <text:p text:style-name="common-al">Nadat een belanghebbende een zienswijze heeft ingediend ontvangt diegene, als de burgemeester inhoudelijk een besluit heeft genomen op de aanvraag, een kopie van het besluit. In het besluit staat wat een belanghebbende vervolgens kan doen als diegene het niet eens is met het besluit, bijvoorbeeld bezwaar maken (rechtsmiddelenclausule). Het is niet mogelijk om nu bezwaar in te dienen, omdat er nog geen besluit is genomen.</text:p>
            <text:p text:style-name="common-al"/>
            <text:p text:style-name="common-al">Op 13-08-2026 00:00 is een aanvraag ingediend voor een evenementenvergunning voor Aanvraag evenementenvergunning - Pokémonbeurs 5 september 2026, op de locatie op <text:span text:style-name="nadrukvet">[Datum en tijdstip]</text:span>. De aanvraag is geregistreerd onder zaaknummer Z/26/276654.</text:p>
            <text:p text:style-name="common-al">Omschrijving aanvraag evenementenvergunning</text:p>
            <text:p text:style-name="common-al">- Aanvraag evenementenvergunning</text:p>
            <text:p text:style-name="common-al">- Naam evenement: Aanvraag evenementenvergunning - Pokémonbeurs 5 september 2026</text:p>
            <text:p text:style-name="common-al">- Locatie:</text:p>
            <text:p text:style-name="common-al">- Datum en tijdstip evenement: <text:span text:style-name="nadrukvet">[zelf invullen],</text:span></text:p>
            <text:p text:style-name="common-al">- Opbouwen evenement: <text:span text:style-name="nadrukvet">[zelf invullen],</text:span></text:p>
            <text:p text:style-name="common-al">- Afbouwen evenement: <text:span text:style-name="nadrukvet">[zelf invullen],</text:span></text:p>
            <text:p text:style-name="common-al">- Naam organisator: <text:span text:style-name="nadrukvet">[zelf invullen],</text:span></text:p>
            <text:p text:style-name="common-al">- Grondslag van de aanvraag: artikel 25, eerste lid, van de Algemene Plaatselijke Verordening gemeente Almelo 2021</text:p>
            <text:p text:style-name="common-al">Er is ook een tapontheffing aangevraagd</text:p>
            <text:p text:style-name="common-al">Waarom de gemeente Almelo deze aanvraag publiceert</text:p>
            <text:p text:style-name="common-al">Een evenementenvergunning wordt bij de gemeente Almelo aangevraagd om een evenement te organiseren. Met dit bericht informeert de gemeente Almelo u dat er in uw omgeving een evenement zal plaatsvinden. Zo kunt u op tijd reageren als u het hier niet mee eens bent (in de vorm van een zienswijze)</text:p>
            <text:p text:style-name="common-al">Meer informatie?</text:p>
            <text:p text:style-name="common-al">Mocht u meer informatie over de aanvraag willen opvragen, kunt u contact opnemen met Bijzondere Wetten via 0546-541111 (keuze 5) of via bijzonderewetten@almelo.nl.</text:p>
            <text:p text:style-name="common-al">Zienswijze</text:p>
            <text:p text:style-name="common-al">Belanghebbenden kunnen tot en met <text:span text:style-name="nadrukvet">[datum],</text:span> een zienswijze indienen. Een zienswijze moet gericht zijn aan de burgemeester van Almelo, ter attentie van Bijzondere Wetten. Dit kan schriftelijk naar Postbus 5100, 7600 GC Almelo of via bijzonderewetten@almelo.nl. Voor het mondeling indienen van een zienswijze kan voor een zienswijzegesprek contact worden opgenomen met Bijzondere Wetten via 0546-541111 (keuze 5) of bijzonderewetten@almelo.nl.</text:p>
            <text:p text:style-name="common-al">Nadat een belanghebbende een zienswijze heeft ingediend ontvangt diegene, als de burgemeester inhoudelijk een besluit heeft genomen op de aanvraag, een kopie van het besluit. In het besluit staat wat een belanghebbende vervolgens kan doen als diegene het niet eens is met het besluit, bijvoorbeeld bezwaar maken (rechtsmiddelenclausule). Het is niet mogelijk om nu bezwaar in te dienen, omdat er nog geen besluit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12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276654</meta:user-defined>
    <meta:user-defined meta:name="DCTERMS.abstract">Aanvraag evenementenvergunning - Pokémonbeurs 5 september 2026</meta:user-defined>
    <dc:language>nl</dc:language>
    <meta:user-defined meta:name="OVERHEIDop.locatietype/OVERHEIDop.gebiedsmarkering">Punt</meta:user-defined>
    <meta:user-defined meta:name="DC.title">Aanvraag Evenementenvergunning Hendrik Collectables, op de locatie Sportpark Almelo op 5 september 2026 van 10:00 tot 15:30 uur, zaaknummer Z/26/276654.</meta:user-defined>
    <meta:user-defined meta:name="DCTERMS.W3CDTF/DCTERMS.available">2026-08-19</meta:user-defined>
    <meta:user-defined meta:name="DCTERMS.W3CDTF/OVERHEIDop.jaargang">2026</meta:user-defined>
    <meta:user-defined meta:name="OVERHEIDop.publicationIssue">391203</meta:user-defined>
    <meta:user-defined meta:name="OVERHEIDop.GmbID/DC.identifier">gmb-2026-391203</meta:user-defined>
    <meta:user-defined meta:name="OVERHEIDop.versieInformatie"/>
  </office:meta>
</office:document-meta>
</file>