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verwijderen asbest, Langeweg 1, 9682 XR Oostw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11/08/2026, verwijderen asbest, Langeweg 1, 9682 XR Oostwold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20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verwijderen asbest, Langeweg 1, 9682 XR Oostwol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02</meta:user-defined>
    <meta:user-defined meta:name="OVERHEIDop.GmbID/DC.identifier">gmb-2026-391202</meta:user-defined>
    <meta:user-defined meta:name="OVERHEIDop.versieInformatie"/>
  </office:meta>
</office:document-meta>
</file>