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Molenwerf 100 Koog aan de Zaan , 16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ebr. Van der Veekens B.V.</text:p>
            <text:p text:style-name="common-al">Zaaknummer: OD2026-0052034</text:p>
            <text:p text:style-name="common-al">DSO nummer: 2026081300939</text:p>
            <text:p text:style-name="common-al">Ontvangstdatum melding: 13-08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120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0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0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2034</meta:user-defined>
    <meta:user-defined meta:name="DCTERMS.abstract">16097-2 westerkoog - aanvullende opdracht (Nabij Molenwerf 76, Koog aan de Zaan)</meta:user-defined>
    <dc:language>nl</dc:language>
    <meta:user-defined meta:name="OVERHEIDop.locatietype/OVERHEIDop.gebiedsmarkering">Vlak</meta:user-defined>
    <meta:user-defined meta:name="DC.title">Melding toepassen grond en baggerspecie - Nabij Molenwerf 100 Koog aan de Zaan , 16 meter richting oos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00</meta:user-defined>
    <meta:user-defined meta:name="OVERHEIDop.GmbID/DC.identifier">gmb-2026-391200</meta:user-defined>
    <meta:user-defined meta:name="OVERHEIDop.versieInformatie"/>
  </office:meta>
</office:document-meta>
</file>