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, Charlottestraat 16, 9693 BN Bad Nieuwescha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10/08/2026, verwijderen asbest, Charlottestraat 16, 9693 BN Bad Nieuweschans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1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verwijderen asbest, Charlottestraat 16, 9693 BN Bad Nieuweschan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98</meta:user-defined>
    <meta:user-defined meta:name="OVERHEIDop.GmbID/DC.identifier">gmb-2026-391198</meta:user-defined>
    <meta:user-defined meta:name="OVERHEIDop.versieInformatie"/>
  </office:meta>
</office:document-meta>
</file>