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het isoleren van de daken, vervangen van de goten en plaatsen nieuwe betimmering - Ds. Visscherwei 75 en 77, 9223LK Houtige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Ds. Visscherwei 75 en 77, 9223LK Houtigehage, het isoleren van de daken, vervangen van de goten en plaatsen nieuwe betimmering, Z2026-00002008, datum bekendmaking: 17 augustus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911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008</meta:user-defined>
    <meta:user-defined meta:name="DCTERMS.abstract">Verlenging beslistermijn, het isoleren van de daken, vervangen van de goten en plaatsen nieuwe betimmering, Ds. Visscherwei 75 en 77, 9223LK Houtigehage, zaaknummer: Z2026-00002008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mallingerland - kennisgeving verlenging beslistermijn omgevingsvergunning - het isoleren van de daken, vervangen van de goten en plaatsen nieuwe betimmering - Ds. Visscherwei 75 en 77, 9223LK Houtige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6</meta:user-defined>
    <meta:user-defined meta:name="OVERHEIDop.GmbID/DC.identifier">gmb-2026-391196</meta:user-defined>
    <meta:user-defined meta:name="OVERHEIDop.versieInformatie"/>
  </office:meta>
</office:document-meta>
</file>