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uitvoeren van sloopwerkzaamheden t.b.v. verbouw/splitsing, Korte Molenweg 6 A, 1842 EE Oterl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Korte Molenweg 6 A, 1842 EE Oterleek<text:span text:style-name="nadrukvet">; </text:span>het uitvoeren van sloopwerkzaamheden t.b.v. verbouw/splitsing</text:p>
            <text:p text:style-name="common-al">
            
          </text:p>
            <text:p text:style-name="common-al">Datum ontvangst: 15-08-2026</text:p>
            <text:p text:style-name="common-al">Zaaknummer: 00001401002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119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9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00001401002</meta:user-defined>
    <dc:language>nl</dc:language>
    <meta:user-defined meta:name="OVERHEIDop.locatietype/OVERHEIDop.gebiedsmarkering">Punt</meta:user-defined>
    <meta:user-defined meta:name="DC.title">Omgevingsvergunning aangevraagd: het uitvoeren van sloopwerkzaamheden t.b.v. verbouw/splitsing, Korte Molenweg 6 A, 1842 EE Oterlee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94</meta:user-defined>
    <meta:user-defined meta:name="OVERHEIDop.GmbID/DC.identifier">gmb-2026-391194</meta:user-defined>
    <meta:user-defined meta:name="OVERHEIDop.versieInformatie"/>
  </office:meta>
</office:document-meta>
</file>