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Kalf 46 Zaandam , 21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P Groot infra B.V.</text:p>
            <text:p text:style-name="common-al">Zaaknummer: OD2026-0051986</text:p>
            <text:p text:style-name="common-al">DSO nummer: 2026081300646</text:p>
            <text:p text:style-name="common-al">Ontvangstdatum melding: 13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11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986</meta:user-defined>
    <meta:user-defined meta:name="DCTERMS.abstract">26A3018 Cargill Zaandam Trafo A2 TZ (Nabij Kalf 46, Zaandam)</meta:user-defined>
    <dc:language>nl</dc:language>
    <meta:user-defined meta:name="OVERHEIDop.locatietype/OVERHEIDop.gebiedsmarkering">Vlak</meta:user-defined>
    <meta:user-defined meta:name="DC.title">Melding toepassen grond en baggerspecie - Nabij Kalf 46 Zaandam , 21 meter richting zui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85</meta:user-defined>
    <meta:user-defined meta:name="OVERHEIDop.GmbID/DC.identifier">gmb-2026-391185</meta:user-defined>
    <meta:user-defined meta:name="OVERHEIDop.versieInformatie"/>
  </office:meta>
</office:document-meta>
</file>