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nieuwe kozijnen op de locatie Hoogt 4 te Dordrecht zaaknummer 9003698572</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plaatsen van nieuwe kozijnen op de locatie Hoogt 4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5 okto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118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8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8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plaatsen van nieuwe kozijnen op de locatie Hoogt 4 te Dordrecht zaaknummer 9003698572</meta:user-defined>
    <meta:user-defined meta:name="DCTERMS.W3CDTF/DCTERMS.available">2026-08-19</meta:user-defined>
    <meta:user-defined meta:name="DCTERMS.W3CDTF/OVERHEIDop.jaargang">2026</meta:user-defined>
    <meta:user-defined meta:name="OVERHEIDop.publicationIssue">391181</meta:user-defined>
    <meta:user-defined meta:name="OVERHEIDop.GmbID/DC.identifier">gmb-2026-391181</meta:user-defined>
    <meta:user-defined meta:name="OVERHEIDop.versieInformatie"/>
  </office:meta>
</office:document-meta>
</file>