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Spicastraat 5721ZB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81300277 is ingediend op onderstaande datum:</text:p>
            <text:p text:style-name="common-al">Het kappen van een boom vanwege zwamaanstasting, 13-08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17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7432024298276</meta:user-defined>
    <meta:user-defined meta:name="DCTERMS.abstract">Het kappen van een boom vanwege zwamaanstasting</meta:user-defined>
    <dc:language>nl</dc:language>
    <meta:user-defined meta:name="OVERHEIDop.locatietype/OVERHEIDop.gebiedsmarkering">Vlak</meta:user-defined>
    <meta:user-defined meta:name="DC.title">Gemeente Asten - aanvraag omgevingsvergunning, Spicastraat 5721ZB A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75</meta:user-defined>
    <meta:user-defined meta:name="OVERHEIDop.GmbID/DC.identifier">gmb-2026-391175</meta:user-defined>
    <meta:user-defined meta:name="OVERHEIDop.versieInformatie"/>
  </office:meta>
</office:document-meta>
</file>