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richten van onderzoek d.m.v. boringen op de locatie Visbrug thv. 349A te Dordrecht zaaknummer 900369696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richten van onderzoek d.m.v. boringen op de locatie Visbrug thv. 349A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1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richten van onderzoek d.m.v. boringen op de locatie Visbrug thv. 349A te Dordrecht zaaknummer 9003696960</meta:user-defined>
    <meta:user-defined meta:name="DCTERMS.W3CDTF/DCTERMS.available">2026-08-19</meta:user-defined>
    <meta:user-defined meta:name="DCTERMS.W3CDTF/OVERHEIDop.jaargang">2026</meta:user-defined>
    <meta:user-defined meta:name="OVERHEIDop.publicationIssue">391171</meta:user-defined>
    <meta:user-defined meta:name="OVERHEIDop.GmbID/DC.identifier">gmb-2026-391171</meta:user-defined>
    <meta:user-defined meta:name="OVERHEIDop.versieInformatie"/>
  </office:meta>
</office:document-meta>
</file>