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Dantumadielgewijzigdewoonplaatsgrenzenia2c11160-947d-4d1e-a8d7-09e2c32bdad9.jpg" manifest:media-type="image/x-eps"/>
  <manifest:file-entry manifest:full-path="Pictures/Dantumadielwoonplaatsgrenzen2i0d3875ed-577c-4fee-ba78-7350ae7794ff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  <text:list-style style:name="id1-3-2-1-1-8-6">
      <text:list-level-style-bullet text:bullet-char="•" text:level="1">
        <style:list-level-properties text:min-label-width="10mm"/>
      </text:list-level-style-bullet>
    </text:list-style>
    <text:list-style style:name="id1-3-2-1-1-8-7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n burgemeester en wethouders van de gemeente Dantumadiel tot vaststelling van gewijzigde woonplaatsgrenzen en gewijzigde we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urgemeester en wethouders van de gemeente Dantumadiel;</text:span>
          </text:p>
            <text:p text:style-name="al"/>
            <text:p text:style-name="al">gelet op:</text:p>
            <text:p text:style-name="al"/>
            <text:list text:style-name="id1-3-2-1-1-5">
              <text:list-item text:style-override="id1-3-2-1-1-5-1">
                <text:number>•</text:number>
                <text:p text:style-name="al"> artikel 108 van de Gemeentewet;</text:p>
              </text:list-item>
              <text:list-item text:style-override="id1-3-2-1-1-5-2">
                <text:number>•</text:number>
                <text:p text:style-name="al"> artikel 6 van de Wet basisregistraties adressen en gebouwen (Wet BAG);</text:p>
              </text:list-item>
              <text:list-item text:style-override="id1-3-2-1-1-5-3">
                <text:number>•</text:number>
                <text:p text:style-name="al"> de Verordening naamgeving en nummering (adressen) gemeente Dantumadiel;</text:p>
              </text:list-item>
            </text:list>
            <text:p text:style-name="al">
            <text:span text:style-name="nadrukvet">overwegende</text:span>
            <text:span text:style-name="nadrukvet">dat:</text:span>
          </text:p>
            <text:p text:style-name="al"/>
            <text:list text:style-name="id1-3-2-1-1-8">
              <text:list-item text:style-override="id1-3-2-1-1-8-1">
                <text:number>•</text:number>
                <text:p text:style-name="al"> de gemeenteraad van Dantumadiel op 10 december 2024 heeft besloten de bebouwde kom van Damwâld ter hoogte van de Haadwei circa 200 meter in zuidelijke richting te verplaatsen;</text:p>
              </text:list-item>
              <text:list-item text:style-override="id1-3-2-1-1-8-2">
                <text:number>•</text:number>
                <text:p text:style-name="al"> de bijbehorende komborden inmiddels zijn geplaatst conform deze nieuwe komgrens;</text:p>
              </text:list-item>
              <text:list-item text:style-override="id1-3-2-1-1-8-3">
                <text:number>•</text:number>
                <text:p text:style-name="al"> de huidige woonplaatsgrenzen ter plaatse niet overeenkomen met de feitelijke situatie van de bebouwde kom;</text:p>
              </text:list-item>
              <text:list-item text:style-override="id1-3-2-1-1-8-4">
                <text:number>•</text:number>
                <text:p text:style-name="al"> hierdoor twee adressen, gelegen aan de Haadwei in de woonplaats Broeksterwâld, visueel binnen de kom van Damwâld vallen;</text:p>
              </text:list-item>
              <text:list-item text:style-override="id1-3-2-1-1-8-5">
                <text:number>•</text:number>
                <text:p text:style-name="al">het vanuit het oogpunt van duidelijkheid, vindbaarheid, openbare orde en veiligheid wenselijk is dat woonplaatsgrenzen aansluiten op de feitelijke situatie;</text:p>
              </text:list-item>
              <text:list-item text:style-override="id1-3-2-1-1-8-6">
                <text:number>•</text:number>
                <text:p text:style-name="al"> het voor een goede en logische adressering noodzakelijk is de woonplaatsgrenzen en de ligging van de betreffende openbare ruimte bestuurlijk vast te stellen;</text:p>
              </text:list-item>
              <text:list-item text:style-override="id1-3-2-1-1-8-7">
                <text:number>•</text:number>
                <text:p text:style-name="al"> de bewoners van de betreffende adressen hebben aangegeven in te stemmen met de voorgenomen hernummering;</text:p>
              </text:list-item>
            </text:list>
            <text:p text:style-name="al">
            <text:span text:style-name="nadrukvet">besluiten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– Vaststelling gewijzigde woonplaatsgrenzen</text:p>
            <text:p text:style-name="al">De grenzen van de woonplaatsen Damwâld en Broeksterwâld worden gewijzigd conform de bij dit besluit behorende situatietekening (Bijlage A)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– Vaststelling gewijzigde wegen</text:p>
            <text:p text:style-name="al">De ligging van de openbare ruimte Haadwei, gelegen in de woonplaatsen Damwâld en Broeksterwâld, wordt vastgesteld overeenkomstig de gewijzigde woonplaatsgrenzen zoals bedoeld in artikel 1 en zoals weergegeven op de situatietekening (Bijlage A)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– Registratie in de BAG</text:p>
            <text:p text:style-name="al">De in dit besluit vastgestelde wijzigingen worden verwerkt in de Basisregistratie Adressen en Gebouwen (BAG)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– Inwerkingtreding</text:p>
            <text:p text:style-name="al">Dit besluit treedt in werking twee weken na besluitdatum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burgemeester en wethouders van de gemeente Dantumadiel, </text:span></text:p>
          </text:section>
          <text:section text:name="ondertekening_id1-3-2-3-2">
            <text:p><text:span text:style-name="functie">op 04-08-2029</text:span></text:p>
          </text:section>
          <text:section text:name="ondertekening_id1-3-2-3-3">
            <text:p><text:span text:style-name="functie"/></text:p>
            <text:p><text:span text:style-name="functie">de secretaris,</text:span></text:p>
          </text:section>
          <text:section text:name="ondertekening_id1-3-2-3-4">
            <text:p><text:span text:style-name="functie"/></text:p>
            <text:p><text:span text:style-name="functie">G. Van Oudenaarden</text:span></text:p>
          </text:section>
          <text:section text:name="ondertekening_id1-3-2-3-5">
            <text:p><text:span text:style-name="functie"/></text:p>
            <text:p><text:span text:style-name="functie">de burgemeester,</text:span></text:p>
          </text:section>
          <text:section text:name="ondertekening_id1-3-2-3-6">
            <text:p><text:span text:style-name="functie"/></text:p>
            <text:p><text:span text:style-name="functie">A. Haga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A</text:span> </text:p>
          <text:p text:style-name="al">Situatietekeningen gewijzigde woonplaatsgrenzen en openbare ruimte Haadwei. De kaarten zijn noordgericht.</text:p>
          <text:p text:style-name="al"/>
          <text:p text:style-name="al">
          <text:span text:style-name="nadrukcur">De locatie van de wijziging is aangeven het gestippelde vierkant:</text:span>
        </text:p>
          <text:p text:style-name="al">
          <draw:frame><draw:text-box><text:section text:name="plaatje_id1-3-2-4-5-1" text:style-name="plaatje">
            <text:p text:style-name="illustratie_id1-3-2-4-5-1-1"><draw:frame draw:style-name="illustratie_id1-3-2-4-5-1-1" text:anchor-type="paragraph" svg:width="153mm" svg:height="145.6867924528302mm"><draw:image xlink:href="Pictures/Dantumadielgewijzigdewoonplaatsgrenzenia2c11160-947d-4d1e-a8d7-09e2c32bdad9.jpg" xlink:type="simple"/></draw:frame></text:p>
          </text:section></draw:text-box></draw:frame>
        </text:p>
          <text:p text:style-name="al"/>
          <text:p text:style-name="al">
          <text:span text:style-name="nadrukcur">Detailweergave van de wijziging:</text:span>
        </text:p>
          <text:p text:style-name="al">
          <draw:frame><draw:text-box><text:section text:name="plaatje_id1-3-2-4-8-1" text:style-name="plaatje">
            <text:p text:style-name="illustratie_id1-3-2-4-8-1-1"><draw:frame draw:style-name="illustratie_id1-3-2-4-8-1-1" text:anchor-type="paragraph" svg:width="153mm" svg:height="124.22830188679244mm"><draw:image xlink:href="Pictures/Dantumadielwoonplaatsgrenzen2i0d3875ed-577c-4fee-ba78-7350ae7794ff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5-1-1" style:parent-style-name="Standard">
      <style:paragraph-properties style:line-spacing="0mm" style:text-autospace="none" ofo:line-height="0.001cm"/>
    </style:style>
    <style:style style:family="graphic" style:name="illustratie_id1-3-2-4-5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8-1-1" style:parent-style-name="Standard">
      <style:paragraph-properties style:line-spacing="0mm" style:text-autospace="none" ofo:line-height="0.001cm"/>
    </style:style>
    <style:style style:family="graphic" style:name="illustratie_id1-3-2-4-8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911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antumadi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6-04</meta:user-defined>
    <meta:user-defined meta:name="DC.source">artikel 6 van de Wet basisregistraties adressen en gebouwen]|[1.0:c:BWBR0023466&amp;artikel=6&amp;g=2025-02-12</meta:user-defined>
    <meta:user-defined meta:name="DC.source">Verordening naamgeving en nummering (adressen) gemeente Dantumadiel]|[https://lokaleregelgeving.overheid.nl/CVDR624257/1</meta:user-defined>
    <meta:user-defined meta:name="OVERHEIDop.referentienummer">2026-153670</meta:user-defined>
    <dc:language>nl</dc:language>
    <meta:user-defined meta:name="OVERHEIDop.locatietype/OVERHEIDop.gebiedsmarkering">Lijn</meta:user-defined>
    <meta:user-defined meta:name="DC.title">Besluit van burgemeester en wethouders van de gemeente Dantumadiel tot vaststelling van gewijzigde woonplaatsgrenzen en gewijzigde w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68</meta:user-defined>
    <meta:user-defined meta:name="OVERHEIDop.GmbID/DC.identifier">gmb-2026-391168</meta:user-defined>
    <meta:user-defined meta:name="OVERHEIDop.versieInformatie"/>
  </office:meta>
</office:document-meta>
</file>