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Van Weerden-Poelmanweg 8 Schiphol , 780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51968</text:p>
            <text:p text:style-name="common-al">DSO nummer: 2026081300593</text:p>
            <text:p text:style-name="common-al">Ontvangstdatum melding: 13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11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968</meta:user-defined>
    <meta:user-defined meta:name="DCTERMS.abstract">BZ-AvB-2788-GOH Cluster Schiphol Oost</meta:user-defined>
    <dc:language>nl</dc:language>
    <meta:user-defined meta:name="OVERHEIDop.locatietype/OVERHEIDop.gebiedsmarkering">Vlak</meta:user-defined>
    <meta:user-defined meta:name="DC.title">Melding toepassen grond en baggerspecie - Nabij Van Weerden-Poelmanweg 8 Schiphol , 780 meter richting zuid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64</meta:user-defined>
    <meta:user-defined meta:name="OVERHEIDop.GmbID/DC.identifier">gmb-2026-391164</meta:user-defined>
    <meta:user-defined meta:name="OVERHEIDop.versieInformatie"/>
  </office:meta>
</office:document-meta>
</file>