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 plaatsen van 15 reclame-driehoeksborden ten behoeve van Brocante Fair Fraeylemaborg in de periode van 4 september tot en met 18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voor het plaatsen van 15 reclame-driehoeksborden ten behoeve van Brocante Fair Fraeylemaborg in de periode van 4 september tot en met 18 september 2026. Verleend en verzonden op 13 augustus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1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andere beschikking</meta:user-defined>
    <dc:language>nl</dc:language>
    <meta:user-defined meta:name="OVERHEIDop.locatietype/OVERHEIDop.gebiedsmarkering">Gemeente</meta:user-defined>
    <meta:user-defined meta:name="DC.title">Gemeente Oldambt, verleende ontheffing APV (Algemene plaatselijke verordening gemeente Oldambt) en/of Bijzondere Wetgeving voor het plaatsen van 15 reclame-driehoeksborden ten behoeve van Brocante Fair Fraeylemaborg in de periode van 4 september tot en met 18 september 2026</meta:user-defined>
    <meta:user-defined meta:name="DCTERMS.W3CDTF/DCTERMS.available">2026-08-19</meta:user-defined>
    <meta:user-defined meta:name="DCTERMS.W3CDTF/OVERHEIDop.jaargang">2026</meta:user-defined>
    <meta:user-defined meta:name="OVERHEIDop.publicationIssue">391152</meta:user-defined>
    <meta:user-defined meta:name="OVERHEIDop.GmbID/DC.identifier">gmb-2026-391152</meta:user-defined>
    <meta:user-defined meta:name="OVERHEIDop.versieInformatie"/>
  </office:meta>
</office:document-meta>
</file>