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ieter Calandlaan 38 1065KN Amsterdam, Pieter Calandlaan 38 1065K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reiden van een horecagelegenheid en een gevelwijziging ('T Luikje).</text:p>
            <text:p text:style-name="common-al">Zaakadres: Pieter Calandlaan 38 1065KN Amsterdam</text:p>
            <text:p text:style-name="common-al">Datum ontvangst: 17-07-2026</text:p>
            <text:p text:style-name="common-al">Zaaknummer: Z2026-031733</text:p>
            <text:p text:style-name="common-al">DSO-nummer: 202607170016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15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733</meta:user-defined>
    <meta:user-defined meta:name="DCTERMS.abstract">Uitbreiden van een horecagelegenheid en een gevelwijzi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ieter Calandlaan 38 1065KN Amsterdam, Pieter Calandlaan 38 1065KN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51</meta:user-defined>
    <meta:user-defined meta:name="OVERHEIDop.GmbID/DC.identifier">gmb-2026-391151</meta:user-defined>
    <meta:user-defined meta:name="OVERHEIDop.versieInformatie"/>
  </office:meta>
</office:document-meta>
</file>